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Werfstraat 8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Plaatsen van 9 ondergrondse afvalcontainers</text:p>
            <text:p text:style-name="common-al">Aanvrager: Ingenieursbureau Amsterdam</text:p>
            <text:p text:style-name="common-al">Zaaknummer: 12608611</text:p>
            <text:p text:style-name="common-al">DSO nummer: 2024021400194</text:p>
            <text:p text:style-name="common-al">Ontvangstdatum melding: 14 februari 2024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74278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27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4278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6/xml/MC-DRP-Omgevmelding-Web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Melding graven bodem - Werfstraat 8, Amsterdam</meta:user-defined>
    <meta:user-defined meta:name="DCTERMS.W3CDTF/DCTERMS.available">2024-02-16</meta:user-defined>
    <meta:user-defined meta:name="DCTERMS.W3CDTF/OVERHEIDop.jaargang">2024</meta:user-defined>
    <meta:user-defined meta:name="OVERHEIDop.publicationIssue">74278</meta:user-defined>
    <meta:user-defined meta:name="OVERHEIDop.GmbID/DC.identifier">gmb-2024-74278</meta:user-defined>
    <meta:user-defined meta:name="OVERHEIDop.versieInformatie"/>
  </office:meta>
</office:document-meta>
</file>