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 en het bij de woning trekken en ophogen van het naastgelegen bijbehorende bouwwerk, Soendastraat 1 te Utrecht,  HZ_WABO-23-343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ndastraat 1 te Utrecht</text:p>
            <text:p text:style-name="common-al">HZ_WABO-23-34315</text:p>
            <text:p text:style-name="common-al">Toelichting: het bouwen van een dakopbouw op de woning en het bij de woning trekken en ophogen van het naastgelegen bijbehorende bouwwerk</text:p>
            <text:p text:style-name="common-al">Datum besluit: 13 februari 2024</text:p>
            <text:p text:style-name="common-al">Startdatum bezwaartermijn: 15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858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5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5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 en het bij de woning trekken en ophogen van het naastgelegen bijbehorende bouwwerk, Soendastraat 1 te Utrecht,  HZ_WABO-23-34315</meta:user-defined>
    <meta:user-defined meta:name="DCTERMS.W3CDTF/DCTERMS.available">2024-02-16</meta:user-defined>
    <meta:user-defined meta:name="DCTERMS.W3CDTF/OVERHEIDop.jaargang">2024</meta:user-defined>
    <meta:user-defined meta:name="OVERHEIDop.externeBijlage">ALG - Publiceerbaar-A|exb-2024-6994</meta:user-defined>
    <meta:user-defined meta:name="OVERHEIDop.externeBijlage">Besluit omgevingsvergunning publiceerbaar|exb-2024-6995</meta:user-defined>
    <meta:user-defined meta:name="OVERHEIDop.publicationIssue">73858</meta:user-defined>
    <meta:user-defined meta:name="OVERHEIDop.GmbID/DC.identifier">gmb-2024-73858</meta:user-defined>
    <meta:user-defined meta:name="OVERHEIDop.versieInformatie"/>
  </office:meta>
</office:document-meta>
</file>