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opbouw op een bestaande aanbouw van een woning, Het Heihuis 25 te Vleuten,  HZ_WABO-23-404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eihuis 25 te Vleuten</text:p>
            <text:p text:style-name="common-al">HZ_WABO-23-40466</text:p>
            <text:p text:style-name="common-al">Toelichting: het bouwen van een opbouw op een bestaande aanbouw van een woning</text:p>
            <text:p text:style-name="common-al">Datum besluit: 13 februari 2024</text:p>
            <text:p text:style-name="common-al">Startdatum bezwaartermijn: 14 febr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317</text:span><text:line-break/><text:date style:data-style-name="dag" text:fixed="true" text:date-value="2024-02-16"/><text:line-break/><text:date style:data-style-name="jaar" text:fixed="true" text:date-value="2024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317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3317</text:span><text:date style:data-style-name="nicedate" text:fixed="true" text:date-value="2024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opbouw op een bestaande aanbouw van een woning, Het Heihuis 25 te Vleuten,  HZ_WABO-23-40466</meta:user-defined>
    <meta:user-defined meta:name="DCTERMS.W3CDTF/DCTERMS.available">2024-02-16</meta:user-defined>
    <meta:user-defined meta:name="DCTERMS.W3CDTF/OVERHEIDop.jaargang">2024</meta:user-defined>
    <meta:user-defined meta:name="OVERHEIDop.externeBijlage">Aanvraagdocument  publiceerbaar-A|exb-2024-6914</meta:user-defined>
    <meta:user-defined meta:name="OVERHEIDop.externeBijlage">Besluit omgevingsvergunning publiceerbaar|exb-2024-6915</meta:user-defined>
    <meta:user-defined meta:name="OVERHEIDop.publicationIssue">73317</meta:user-defined>
    <meta:user-defined meta:name="OVERHEIDop.GmbID/DC.identifier">gmb-2024-73317</meta:user-defined>
    <meta:user-defined meta:name="OVERHEIDop.versieInformatie"/>
  </office:meta>
</office:document-meta>
</file>