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Zuideinde 5, 1521 DA Wormerveer - Het vernieuwen van het dak, plaatsen van dakkapellen en plaatsen 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19649 - Het vernieuwen van het dak, plaatsen van dakkapellen en plaatsen opbouw de locatie Zuideinde 5, 1521 DA Wormerveer</text:p>
            <text:p text:style-name="common-al">Besluit verzonden: 13-02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3-02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72247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247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2247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19649</meta:user-defined>
    <dc:language>nl</dc:language>
    <meta:user-defined meta:name="OVERHEIDop.locatietype/OVERHEIDop.gebiedsmarkering">Punt</meta:user-defined>
    <meta:user-defined meta:name="DC.title">Verleende omgevingsvergunning - Zuideinde 5, 1521 DA Wormerveer - Het vernieuwen van het dak, plaatsen van dakkapellen en plaatsen opbouw</meta:user-defined>
    <meta:user-defined meta:name="DCTERMS.W3CDTF/DCTERMS.available">2024-02-15</meta:user-defined>
    <meta:user-defined meta:name="DCTERMS.W3CDTF/OVERHEIDop.jaargang">2024</meta:user-defined>
    <meta:user-defined meta:name="OVERHEIDop.publicationIssue">72247</meta:user-defined>
    <meta:user-defined meta:name="OVERHEIDop.GmbID/DC.identifier">gmb-2024-72247</meta:user-defined>
    <meta:user-defined meta:name="OVERHEIDop.versieInformatie"/>
  </office:meta>
</office:document-meta>
</file>