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akopbouw op de woning, Mariëndaalstraat 16 te Utrecht,  HZ_WABO-23-4105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ariëndaalstraat 16 te Utrecht</text:p>
            <text:p text:style-name="common-al">HZ_WABO-23-41056</text:p>
            <text:p text:style-name="common-al">Toelichting: het bouwen van een dakopbouw op de woning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72231</text:span><text:line-break/><text:date style:data-style-name="dag" text:fixed="true" text:date-value="2024-02-15"/><text:line-break/><text:date style:data-style-name="jaar" text:fixed="true" text:date-value="2024-02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72231</text:span><text:date style:data-style-name="nicedate" text:fixed="true" text:date-value="2024-02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72231</text:span><text:date style:data-style-name="nicedate" text:fixed="true" text:date-value="2024-02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4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van een dakopbouw op de woning, Mariëndaalstraat 16 te Utrecht,  HZ_WABO-23-41056</meta:user-defined>
    <meta:user-defined meta:name="DCTERMS.W3CDTF/DCTERMS.available">2024-02-15</meta:user-defined>
    <meta:user-defined meta:name="DCTERMS.W3CDTF/OVERHEIDop.jaargang">2024</meta:user-defined>
    <meta:user-defined meta:name="OVERHEIDop.publicationIssue">72231</meta:user-defined>
    <meta:user-defined meta:name="OVERHEIDop.GmbID/DC.identifier">gmb-2024-72231</meta:user-defined>
    <meta:user-defined meta:name="OVERHEIDop.versieInformatie"/>
  </office:meta>
</office:document-meta>
</file>