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Omgevingsvergunning (regulier) voor het bouwen van 6 woningen  - Grietmansweg 71 t/m 81 (oneven), Mar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esterkwartier heeft op 12 februari 2024 een besluit genomen op de aanvraag met zaaknummer 2023004181 voor het bouwen van 6 woningen op locatie Grietmansweg 71 t/m 81 (oneven) te Marum, Marum (MRM01) C 10468, Marum (MRM01) C 10469, Marum (MRM01) C 10470, Marum (MRM01) C 10471, Marum (MRM01) C 10472, Marum (MRM01) C 10473. De vergunning is verleend. Het besluit betreft de volgende onderdel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Bouwen</text:p>
              </text:list-item>
              <text:list-item text:style-override="id1-3-2-1-1-3-2">
                <text:number>•</text:number>
                <text:p text:style-name="al">In- Of Uitrit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last-al">Indien u belanghebbende bent kunt u bezwaar maken tegen het besluit. Vermeldt u daarbij het hierboven genoemde zaaknummer. U kunt het bezwaar richten aan gemeente Westerkwartier, Postbus 100, 9350 AC Leek. De termijn voor het indienen van een bezwaar start één dag na de besluitdatum en bedraagt 6 weken. Voor meer informatie over de procedur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71685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685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685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2023004181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unt</meta:user-defined>
    <meta:user-defined meta:name="DC.title">Besluit op aanvraag: Omgevingsvergunning (regulier) voor het bouwen van 6 woningen  - Grietmansweg 71 t/m 81 (oneven), Marum.</meta:user-defined>
    <meta:user-defined meta:name="DCTERMS.W3CDTF/DCTERMS.available">2024-02-15</meta:user-defined>
    <meta:user-defined meta:name="DCTERMS.W3CDTF/OVERHEIDop.jaargang">2024</meta:user-defined>
    <meta:user-defined meta:name="OVERHEIDop.publicationIssue">71685</meta:user-defined>
    <meta:user-defined meta:name="OVERHEIDop.GmbID/DC.identifier">gmb-2024-71685</meta:user-defined>
    <meta:user-defined meta:name="OVERHEIDop.versieInformatie"/>
  </office:meta>
</office:document-meta>
</file>