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WIJZIGEN VAN DE BESTEMMING VAN EEN PAND (VAN KERK NAAR WONEN) AENWIRDERWEG 318 TJALLEB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ijzigen van de bestemming van een pand (van kerkgebouw naar wonen) op het perceel Aengwirderweg 318, 8458 CL Tjalleberd (16-01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1043</text:span><text:line-break/><text:date style:data-style-name="dag" text:fixed="true" text:date-value="2024-02-15"/><text:line-break/><text:date style:data-style-name="jaar" text:fixed="true" text:date-value="2024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1043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1043</text:span><text:date style:data-style-name="nicedate" text:fixed="true" text:date-value="2024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23267</meta:user-defined>
    <dc:language>nl</dc:language>
    <meta:user-defined meta:name="OVERHEIDop.locatietype/OVERHEIDop.gebiedsmarkering">Punt</meta:user-defined>
    <meta:user-defined meta:name="DC.title">AANVRAAG OMGEVINGSVERGUNNING, WIJZIGEN VAN DE BESTEMMING VAN EEN PAND (VAN KERK NAAR WONEN) AENWIRDERWEG 318 TJALLEBERD</meta:user-defined>
    <meta:user-defined meta:name="DCTERMS.W3CDTF/DCTERMS.available">2024-02-15</meta:user-defined>
    <meta:user-defined meta:name="DCTERMS.W3CDTF/OVERHEIDop.jaargang">2024</meta:user-defined>
    <meta:user-defined meta:name="OVERHEIDop.publicationIssue">71043</meta:user-defined>
    <meta:user-defined meta:name="OVERHEIDop.GmbID/DC.identifier">gmb-2024-71043</meta:user-defined>
    <meta:user-defined meta:name="OVERHEIDop.versieInformatie"/>
  </office:meta>
</office:document-meta>
</file>