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Exa 8, 6902KH Zevenaar het bouwen van een bedrijfsh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februari 2024 besloten om de beslistermijn voor de aanvraag met zaaknummer Z2023-00002122 voor een omgevingsvergunning aan de Exa 8, 6902KH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70522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52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522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2122</meta:user-defined>
    <dc:language>nl</dc:language>
    <meta:user-defined meta:name="OVERHEIDop.locatietype/OVERHEIDop.gebiedsmarkering">Punt</meta:user-defined>
    <meta:user-defined meta:name="DC.title">Kennisgeving verlenging beslistermijn omgevingsvergunning: Exa 8, 6902KH Zevenaar het bouwen van een bedrijfshal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522</meta:user-defined>
    <meta:user-defined meta:name="OVERHEIDop.GmbID/DC.identifier">gmb-2024-70522</meta:user-defined>
    <meta:user-defined meta:name="OVERHEIDop.versieInformatie"/>
  </office:meta>
</office:document-meta>
</file>