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overkapping met zonnepanelen dak aan Cremerstraat 25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Cremerstraat 25, 6118 AX te Nieuwstadt / Echt-Susteren / ingekomen 5 februari 2024 / het realiseren van een overkapping met zonnepanelen dak.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70483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483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483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een overkapping met zonnepanelen dak aan Cremerstraat 25 te Nieuwstadt</meta:user-defined>
    <meta:user-defined meta:name="DCTERMS.W3CDTF/DCTERMS.available">2024-02-15</meta:user-defined>
    <meta:user-defined meta:name="DCTERMS.W3CDTF/OVERHEIDop.jaargang">2024</meta:user-defined>
    <meta:user-defined meta:name="OVERHEIDop.publicationIssue">70483</meta:user-defined>
    <meta:user-defined meta:name="OVERHEIDop.GmbID/DC.identifier">gmb-2024-70483</meta:user-defined>
    <meta:user-defined meta:name="OVERHEIDop.versieInformatie"/>
  </office:meta>
</office:document-meta>
</file>