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17 huurwoningen - Louis Néelpad 1 t/m 17 (oneven),Louis Néelpad 2 t/m 16 (even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524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7 december 2023</text:p>
            <text:p text:style-name="common-al">
            <text:span text:style-name="nadrukvet">Omschrijving:</text:span> het bouwen van 17 huurwoningen</text:p>
            <text:p text:style-name="last-al">
            <text:span text:style-name="nadrukvet">Locatie:</text:span> Louis Néelpad 1 t/m 17 (oneven),Louis Néelpad 2 t/m 16 (even)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70380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380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380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242</meta:user-defined>
    <meta:user-defined meta:name="DCTERMS.abstract">Gemeente Almere - verlenging beslistermijn aanvraag omgevingsvergunning - het bouwen van 17 huurwoningen - Louis Néelpad 1 t/m 17 (oneven),Louis Néelpad 2 t/m 16 (even),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17 huurwoningen - Louis Néelpad 1 t/m 17 (oneven),Louis Néelpad 2 t/m 16 (even),</meta:user-defined>
    <meta:user-defined meta:name="DCTERMS.W3CDTF/DCTERMS.available">2024-02-14</meta:user-defined>
    <meta:user-defined meta:name="DCTERMS.W3CDTF/OVERHEIDop.jaargang">2024</meta:user-defined>
    <meta:user-defined meta:name="OVERHEIDop.publicationIssue">70380</meta:user-defined>
    <meta:user-defined meta:name="OVERHEIDop.GmbID/DC.identifier">gmb-2024-70380</meta:user-defined>
    <meta:user-defined meta:name="OVERHEIDop.versieInformatie"/>
  </office:meta>
</office:document-meta>
</file>