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11 WONINGEN MET BERGINGEN (VERVANGING VAN 10 GESLOOPTE WONINGEN), GENTIAANSINGEL 20, 20A EN 22 TOT EN MET 38 (EVEN)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11 woningen met bergingen (vervanging van 10 gesloopte woningen) op het perceel gentiaansingel 20, 20 a en 22 tot en met 38 (even) te jubbega  </text:p>
            <text:p text:style-name="common-al">(12 februar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0291</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291</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291</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HET BOUWEN VAN 11 WONINGEN MET BERGINGEN (VERVANGING VAN 10 GESLOOPTE WONINGEN), GENTIAANSINGEL 20, 20A EN 22 TOT EN MET 38 (EVEN) JUBBEGA</meta:user-defined>
    <meta:user-defined meta:name="DCTERMS.W3CDTF/DCTERMS.available">2024-02-14</meta:user-defined>
    <meta:user-defined meta:name="DCTERMS.W3CDTF/OVERHEIDop.jaargang">2024</meta:user-defined>
    <meta:user-defined meta:name="OVERHEIDop.publicationIssue">70291</meta:user-defined>
    <meta:user-defined meta:name="OVERHEIDop.GmbID/DC.identifier">gmb-2024-70291</meta:user-defined>
    <meta:user-defined meta:name="OVERHEIDop.versieInformatie"/>
  </office:meta>
</office:document-meta>
</file>