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hobbyschuur voorbij de voorgevel aan de zijkant van de woning op de locatie Piramide 29 Dordrecht     zaaknummer Z-23-43722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mgevingsvergunning ontvangen. De vergunning is aangevraagd voor het bouwen van een  hobbyschuur voorbij de voorgevel aan de zijkant van de woning op de locatie 
Piramide 29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5 februari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70290</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90</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90</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bouwen van een  hobbyschuur voorbij de voorgevel aan de zijkant van de woning op de locatie Piramide 29 Dordrecht     zaaknummer Z-23-437220</meta:user-defined>
    <meta:user-defined meta:name="DCTERMS.W3CDTF/DCTERMS.available">2024-02-14</meta:user-defined>
    <meta:user-defined meta:name="DCTERMS.W3CDTF/OVERHEIDop.jaargang">2024</meta:user-defined>
    <meta:user-defined meta:name="OVERHEIDop.publicationIssue">70290</meta:user-defined>
    <meta:user-defined meta:name="OVERHEIDop.GmbID/DC.identifier">gmb-2024-70290</meta:user-defined>
    <meta:user-defined meta:name="OVERHEIDop.versieInformatie"/>
  </office:meta>
</office:document-meta>
</file>