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4385 Ceramstraat 6 te Tilburg, bouwen van een carport met zonnedak, verzonden 9 februari 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</text:span>
            <text:span text:style-name="nadrukcur">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4385 - B - Ceramstraat 6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70217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21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217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4385 Ceramstraat 6 te Tilburg, bouwen van een carport met zonnedak, verzonden 9 februari 2024.</meta:user-defined>
    <meta:user-defined meta:name="DCTERMS.W3CDTF/DCTERMS.available">2024-02-14</meta:user-defined>
    <meta:user-defined meta:name="DCTERMS.W3CDTF/OVERHEIDop.jaargang">2024</meta:user-defined>
    <meta:user-defined meta:name="OVERHEIDop.publicationIssue">70217</meta:user-defined>
    <meta:user-defined meta:name="OVERHEIDop.GmbID/DC.identifier">gmb-2024-70217</meta:user-defined>
    <meta:user-defined meta:name="OVERHEIDop.versieInformatie"/>
  </office:meta>
</office:document-meta>
</file>