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voor het realiseren van dijk en oeververbetering op de locatie nabij Willeskop langs zuidoever van de Gekanaliseerde Hollandsche IJssel (GHIJ), kadastraal bekend als sectie A nummer 999 (WLK00-A-999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254134 en OLO nummer 8283927</text:p>
            <text:p text:style-name="common-al">Op 19 december 2023 heeft de gemeente een aanvraag ontvangen voor een omgevingsvergunning nabij Willeskop langs zuidoever van de Gekanaliseerde Hollandsche IJssel (GHIJ), kadastraal bekend als sectie A nummer 999 (WLK00-A-999).</text:p>
            <text:p text:style-name="common-al">De aanvraag betreft het realiseren van dijk en oeververbetering. De gemeente heeft op 12 februari 2024 besloten om de beslistermijn te verlengen voor een periode van zes weken.</text:p>
            <text:p text:style-name="last-al">Tegen het verlengen van de beslistermijn kunt u geen bezwaarschrift of zienswijze indienen. Voor informatie kunt u bellen of mailen met gemeente Montfoort. Dit kan via het telefoonnummer 0348 - 476400 of u stuurt een mail naar bouw@montfoort.nl met vermelding van het referentienummer zaaksysteem: nr. 25413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70185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185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185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erceel</meta:user-defined>
    <meta:user-defined meta:name="DC.title">Verlengen beslistermijn voor het realiseren van dijk en oeververbetering op de locatie nabij Willeskop langs zuidoever van de Gekanaliseerde Hollandsche IJssel (GHIJ), kadastraal bekend als sectie A nummer 999 (WLK00-A-999).</meta:user-defined>
    <meta:user-defined meta:name="DCTERMS.W3CDTF/DCTERMS.available">2024-02-14</meta:user-defined>
    <meta:user-defined meta:name="DCTERMS.W3CDTF/OVERHEIDop.jaargang">2024</meta:user-defined>
    <meta:user-defined meta:name="OVERHEIDop.publicationIssue">70185</meta:user-defined>
    <meta:user-defined meta:name="OVERHEIDop.GmbID/DC.identifier">gmb-2024-70185</meta:user-defined>
    <meta:user-defined meta:name="OVERHEIDop.versieInformatie"/>
  </office:meta>
</office:document-meta>
</file>