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GROTEN VAN EEN STAL, WARNIAHÚZEN 10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stal op het perceel Warniahúzen 10 te Aldeboarn  </text:p>
            <text:p text:style-name="common-al">(12 februari 2024)</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9700</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700</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700</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VERGROTEN VAN EEN STAL, WARNIAHÚZEN 10 ALDEBOARN</meta:user-defined>
    <meta:user-defined meta:name="DCTERMS.W3CDTF/DCTERMS.available">2024-02-14</meta:user-defined>
    <meta:user-defined meta:name="DCTERMS.W3CDTF/OVERHEIDop.jaargang">2024</meta:user-defined>
    <meta:user-defined meta:name="OVERHEIDop.publicationIssue">69700</meta:user-defined>
    <meta:user-defined meta:name="OVERHEIDop.GmbID/DC.identifier">gmb-2024-69700</meta:user-defined>
    <meta:user-defined meta:name="OVERHEIDop.versieInformatie"/>
  </office:meta>
</office:document-meta>
</file>