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wetvergunning regulier, Sartrestate 46 Ede, het bouwen van een erk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8 februari 2024</text:p>
            <text:p text:style-name="common-al">Zaaknummer 2024W0000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6905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5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5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wetvergunning regulier, Sartrestate 46 Ede, het bouwen van een erker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052</meta:user-defined>
    <meta:user-defined meta:name="OVERHEIDop.GmbID/DC.identifier">gmb-2024-69052</meta:user-defined>
    <meta:user-defined meta:name="OVERHEIDop.versieInformatie"/>
  </office:meta>
</office:document-meta>
</file>