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Platanenstraat 88 Zwartebroek, het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8 februari 2024</text:p>
            <text:p text:style-name="common-al">Zaaknummer 2023W2872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69034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034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034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Platanenstraat 88 Zwartebroek, het bouwen van een woning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9034</meta:user-defined>
    <meta:user-defined meta:name="OVERHEIDop.GmbID/DC.identifier">gmb-2024-69034</meta:user-defined>
    <meta:user-defined meta:name="OVERHEIDop.versieInformatie"/>
  </office:meta>
</office:document-meta>
</file>