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Stroeërschoolweg 0 Wulperveld Stroe, het bouwen van 60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8 februari 2024</text:p>
            <text:p text:style-name="common-al">Zaaknummer 2023W2861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903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3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Stroeërschoolweg 0 Wulperveld Stroe, het bouwen van 60 woningen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033</meta:user-defined>
    <meta:user-defined meta:name="OVERHEIDop.GmbID/DC.identifier">gmb-2024-69033</meta:user-defined>
    <meta:user-defined meta:name="OVERHEIDop.versieInformatie"/>
  </office:meta>
</office:document-meta>
</file>