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Stroeërschoolweg 0 Wulperveld Stroe, het bouwen van 12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7 februari 2024</text:p>
            <text:p text:style-name="common-al">Zaaknummer 2023W2766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901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1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01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Stroeërschoolweg 0 Wulperveld Stroe, het bouwen van 12 woningen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017</meta:user-defined>
    <meta:user-defined meta:name="OVERHEIDop.GmbID/DC.identifier">gmb-2024-69017</meta:user-defined>
    <meta:user-defined meta:name="OVERHEIDop.versieInformatie"/>
  </office:meta>
</office:document-meta>
</file>