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 regulier, Hanzeweg 0 perceel 6390 Barneveld, het bouwen van een clubgebouw, jury/ehbo ruimte, parc-fermé en startheuvel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verlenging 10 februari 2024</text:p>
            <text:p text:style-name="common-al">Zaaknummer 2023W2698</text:p>
            <text:p text:style-name="last-al">De behandeling van deze aanvraag kost meer tijd. Om deze reden wordt de beslistermijn voor deze aanvraag met zes weken verleng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68997</text:span><text:line-break/><text:date style:data-style-name="dag" text:fixed="true" text:date-value="2024-02-14"/><text:line-break/><text:date style:data-style-name="jaar" text:fixed="true" text:date-value="2024-02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8997</text:span><text:date style:data-style-name="nicedate" text:fixed="true" text:date-value="2024-02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8997</text:span><text:date style:data-style-name="nicedate" text:fixed="true" text:date-value="2024-02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5/xml/MC-DRP-OmgevingsvergunningAanvraa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nging beslistermijn Omgevingsvergunning regulier, Hanzeweg 0 perceel 6390 Barneveld, het bouwen van een clubgebouw, jury/ehbo ruimte, parc-fermé en startheuvel.</meta:user-defined>
    <meta:user-defined meta:name="DCTERMS.W3CDTF/DCTERMS.available">2024-02-14</meta:user-defined>
    <meta:user-defined meta:name="DCTERMS.W3CDTF/OVERHEIDop.jaargang">2024</meta:user-defined>
    <meta:user-defined meta:name="OVERHEIDop.publicationIssue">68997</meta:user-defined>
    <meta:user-defined meta:name="OVERHEIDop.GmbID/DC.identifier">gmb-2024-68997</meta:user-defined>
    <meta:user-defined meta:name="OVERHEIDop.versieInformatie"/>
  </office:meta>
</office:document-meta>
</file>