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Appelseweg 11 Voorthuizen, het bouwen van een hygiënesluis, kantoor en kantin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6 februari 2024</text:p>
            <text:p text:style-name="common-al">Zaaknummer 2023W2664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68973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97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97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Appelseweg 11 Voorthuizen, het bouwen van een hygiënesluis, kantoor en kantine.</meta:user-defined>
    <meta:user-defined meta:name="DCTERMS.W3CDTF/DCTERMS.available">2024-02-14</meta:user-defined>
    <meta:user-defined meta:name="DCTERMS.W3CDTF/OVERHEIDop.jaargang">2024</meta:user-defined>
    <meta:user-defined meta:name="OVERHEIDop.publicationIssue">68973</meta:user-defined>
    <meta:user-defined meta:name="OVERHEIDop.GmbID/DC.identifier">gmb-2024-68973</meta:user-defined>
    <meta:user-defined meta:name="OVERHEIDop.versieInformatie"/>
  </office:meta>
</office:document-meta>
</file>