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Linnaeusstraat 118, 1504 CJ Zaandam - het bouwen van een dakopbouw op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4743 - het bouwen van een dakopbouw op een woning op de locatie Linnaeusstraat 118, 1504 CJ Zaandam</text:p>
            <text:p text:style-name="common-al">Besluit verzonden: 12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2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68778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77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77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4743</meta:user-defined>
    <dc:language>nl</dc:language>
    <meta:user-defined meta:name="OVERHEIDop.locatietype/OVERHEIDop.gebiedsmarkering">Punt</meta:user-defined>
    <meta:user-defined meta:name="DC.title">Verleende omgevingsvergunning - Linnaeusstraat 118, 1504 CJ Zaandam - het bouwen van een dakopbouw op een wonin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778</meta:user-defined>
    <meta:user-defined meta:name="OVERHEIDop.GmbID/DC.identifier">gmb-2024-68778</meta:user-defined>
    <meta:user-defined meta:name="OVERHEIDop.versieInformatie"/>
  </office:meta>
</office:document-meta>
</file>