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AANVRAAG OMGEVINGSVERGUNNING, TIJNJEWEG 32 GERSLOO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bouwen van een bijgebouw (met 4 paardenboxen) op het perceel Tijnjeweg 32 te Gersloot  (indieningsdatum 19-12-2023)</text:p>
            <text:p text:style-name="common-al">De beslistermijn wordt met 6 weken verlengd. Tegen het verlengen van de beslistermijn staat geen bezwaar open.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68721</text:span><text:line-break/><text:date style:data-style-name="dag" text:fixed="true" text:date-value="2024-02-14"/><text:line-break/><text:date style:data-style-name="jaar" text:fixed="true" text:date-value="2024-02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68721</text:span><text:date style:data-style-name="nicedate" text:fixed="true" text:date-value="2024-02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68721</text:span><text:date style:data-style-name="nicedate" text:fixed="true" text:date-value="2024-02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18/xml/MC-DRP-OmgevingsvergunningAanvraag-Web-ZM.xml</meta:user-defined>
    <meta:user-defined meta:name="OVERHEID.Gemeente/DC.creator">Heerenv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VERLENGING BESLISTERMIJN AANVRAAG OMGEVINGSVERGUNNING, TIJNJEWEG 32 GERSLOOT</meta:user-defined>
    <meta:user-defined meta:name="DCTERMS.W3CDTF/DCTERMS.available">2024-02-14</meta:user-defined>
    <meta:user-defined meta:name="DCTERMS.W3CDTF/OVERHEIDop.jaargang">2024</meta:user-defined>
    <meta:user-defined meta:name="OVERHEIDop.publicationIssue">68721</meta:user-defined>
    <meta:user-defined meta:name="OVERHEIDop.GmbID/DC.identifier">gmb-2024-68721</meta:user-defined>
    <meta:user-defined meta:name="OVERHEIDop.versieInformatie"/>
  </office:meta>
</office:document-meta>
</file>