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Uitvoeringsbeleid Toezicht en handhaving Wet kwaliteitsborging voor het bouwen (Wkb)</text:p>
      <text:section text:name="zakelijke-mededeling_id1-3-2" text:style-name="zakelijke-mededeling">
        <text:section text:name="zakelijke-mededeling-tekst_id1-3-2-1" text:style-name="zakelijke-mededeling-tekst">
          <text:section text:name="tekst_id1-3-2-1-1" text:style-name="tekst">
            <text:p text:style-name="common-al">Gelet op de inwerkingtreding van de Omgevingswet en de Wet kwaliteitsborging voor het bouwen op 1 januari 2024, maakt het college van de gemeente Zuidplas bekend dat het college op 6 februari 2024 het Uitvoeringsbeleid Toezicht en handhaving Wet kwaliteitsborging voor het bouwen (Wkb) heeft vastgesteld.</text:p>
            <text:p text:style-name="common-al">
            <text:span text:style-name="nadrukvet">Toelichting</text:span>
          </text:p>
            <text:p text:style-name="common-al">Met ingang van 1 januari 2024 zijn de Omgevingswet en de Wet kwaliteitsborging voor het bouwen in werking getreden. Voor een deel van nieuw te bouwen bouwwerken, zoals een grondgebonden woning, kleine brug of klein bedrijfspand, moet de initiatiefnemer een kwaliteitsborger inhuren. Voor een dergelijk bouwwerk is dan geen technische vergunning noodzakelijk maar wordt een bouwmelding ingediend. In het uitvoeringsbeleid is nader uitgewerkt hoe deze bouwmelding werkt, welke rol het bevoegd gezag vervult en hoe wij handelen ingeval handhavend optreden noodzakelijk is. </text:p>
            <text:p text:style-name="common-al">
            <text:span text:style-name="nadrukvet">Inzage</text:span>
          </text:p>
            <text:p text:style-name="common-al">Het Uitvoeringsbeleid Toezicht en handhaving Wet kwaliteitsborging voor het bouwen ligt vanaf 15 februari 2024 voor eenieder ter inzage in het Klantcontactcentrum van de gemeente Zuidplas, Raadhuisplein 1 te Nieuwerkerk aan den IJssel. Tegen betaling van leges kan een afschrift verstrekt worden van de ter inzage gelegde stukken. </text:p>
            <text:p text:style-name="common-al">Ook is het Uitvoeringsbeleid Toezicht en handhaving Wet kwaliteitsborging voor het bouwen te raadplegen via de website van Overheid.nl.</text:p>
            <text:p text:style-name="common-al">
            <text:span text:style-name="nadrukvet">Inwerkingtreding</text:span>
          </text:p>
            <text:p text:style-name="common-al">Het Uitvoeringsbeleid Wet kwaliteitsborging voor het bouwen treedt inwerking op 15 februari 2024.</text:p>
            <text:p text:style-name="common-al">
            <text:span text:style-name="nadrukvet">Bezwaar / beroep</text:span>
          </text:p>
            <text:p text:style-name="last-al">Tegen de vaststelling van dit beleid staat geen mogelijkheid van bezwaar of beroep o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68541</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541</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541</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5/xml/MC-DRP-Voorlichting-Web-ZM.xml</meta:user-defined>
    <meta:user-defined meta:name="OVERHEID.Gemeente/DC.creator">Zuidplas</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Openbare orde en veiligheid | Organisatie en beleid</meta:user-defined>
    <meta:user-defined meta:name="OVERHEIDop.Rubriek/DC.type">andere voorlichtingsinformatie</meta:user-defined>
    <meta:user-defined meta:name="OVERHEIDop.referentienummer">B24.000004</meta:user-defined>
    <dc:language>nl</dc:language>
    <meta:user-defined meta:name="OVERHEIDop.locatietype/OVERHEIDop.gebiedsmarkering">Gemeente</meta:user-defined>
    <meta:user-defined meta:name="DC.title">Vaststelling Uitvoeringsbeleid Toezicht en handhaving Wet kwaliteitsborging voor het bouwen (Wkb)</meta:user-defined>
    <meta:user-defined meta:name="DCTERMS.W3CDTF/DCTERMS.available">2024-02-14</meta:user-defined>
    <meta:user-defined meta:name="DCTERMS.W3CDTF/OVERHEIDop.jaargang">2024</meta:user-defined>
    <meta:user-defined meta:name="OVERHEIDop.publicationIssue">68541</meta:user-defined>
    <meta:user-defined meta:name="OVERHEIDop.GmbID/DC.identifier">gmb-2024-68541</meta:user-defined>
    <meta:user-defined meta:name="OVERHEIDop.versieInformatie"/>
  </office:meta>
</office:document-meta>
</file>