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 uitbreiden van de opvanglocatie door het bouwen van gebouw A, B, C, D, E en F - Engelse mijl 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550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december 2023</text:p>
            <text:p text:style-name="common-al">
            <text:span text:style-name="nadrukvet">Omschrijving:</text:span> het  uitbreiden van de opvanglocatie door het bouwen van gebouw A, B, C, D, E en F</text:p>
            <text:p text:style-name="last-al">
            <text:span text:style-name="nadrukvet">Locatie:</text:span> Engelse mijl 6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67768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768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768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504</meta:user-defined>
    <meta:user-defined meta:name="DCTERMS.abstract">Gemeente Almere - verlenging beslistermijn aanvraag omgevingsvergunning - het  uitbreiden van de opvanglocatie door het bouwen van gebouw A, B, C, D, E en F - Engelse mijl 6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 uitbreiden van de opvanglocatie door het bouwen van gebouw A, B, C, D, E en F - Engelse mijl 6,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768</meta:user-defined>
    <meta:user-defined meta:name="OVERHEIDop.GmbID/DC.identifier">gmb-2024-67768</meta:user-defined>
    <meta:user-defined meta:name="OVERHEIDop.versieInformatie"/>
  </office:meta>
</office:document-meta>
</file>