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Bûterblom 6 (Unia, kavel 18) Leeuwarden, (11060255) bouwen van een woning, verzenddatum 02-02-202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lcoholwet en evenementenvergunning, richten aan: burgemeester van Leeuward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67637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7637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7637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7/xml/MC-DRP-OmgevingsvergunningAfhandelin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, Bûterblom 6 (Unia, kavel 18) Leeuwarden, (11060255) bouwen van een woning, verzenddatum 02-02-2024.</meta:user-defined>
    <meta:user-defined meta:name="DCTERMS.W3CDTF/DCTERMS.available">2024-02-14</meta:user-defined>
    <meta:user-defined meta:name="DCTERMS.W3CDTF/OVERHEIDop.jaargang">2024</meta:user-defined>
    <meta:user-defined meta:name="OVERHEIDop.publicationIssue">67637</meta:user-defined>
    <meta:user-defined meta:name="OVERHEIDop.GmbID/DC.identifier">gmb-2024-67637</meta:user-defined>
    <meta:user-defined meta:name="OVERHEIDop.versieInformatie"/>
  </office:meta>
</office:document-meta>
</file>