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 en het maken van een trapgat in de zoldervloer, Tholen 54 te Utrecht,  HZ_WABO-23-417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holen 54 te Utrecht</text:p>
            <text:p text:style-name="common-al">HZ_WABO-23-41796</text:p>
            <text:p text:style-name="common-al">Toelichting: het bouwen van een dakkapel op het voordakvlak en het maken van een trapgat in de zoldervloer</text:p>
            <text:p text:style-name="common-al">Datum besluit: 8 februari 2024</text:p>
            <text:p text:style-name="common-al">Startdatum bezwaartermijn: 10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7495</text:span><text:line-break/><text:date style:data-style-name="dag" text:fixed="true" text:date-value="2024-02-13"/><text:line-break/><text:date style:data-style-name="jaar" text:fixed="true" text:date-value="2024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495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495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 en het maken van een trapgat in de zoldervloer, Tholen 54 te Utrecht,  HZ_WABO-23-41796</meta:user-defined>
    <meta:user-defined meta:name="DCTERMS.W3CDTF/DCTERMS.available">2024-02-13</meta:user-defined>
    <meta:user-defined meta:name="DCTERMS.W3CDTF/OVERHEIDop.jaargang">2024</meta:user-defined>
    <meta:user-defined meta:name="OVERHEIDop.externeBijlage">Publiceerbaar-A|exb-2024-6452</meta:user-defined>
    <meta:user-defined meta:name="OVERHEIDop.externeBijlage">Besluit omgevingsvergunning Publiceerbaar|exb-2024-6453</meta:user-defined>
    <meta:user-defined meta:name="OVERHEIDop.publicationIssue">67495</meta:user-defined>
    <meta:user-defined meta:name="OVERHEIDop.GmbID/DC.identifier">gmb-2024-67495</meta:user-defined>
    <meta:user-defined meta:name="OVERHEIDop.versieInformatie"/>
  </office:meta>
</office:document-meta>
</file>