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voorheen Ebbehout 1, Zaandam (ZDM01) K 14244 - het gewijzigd uitvoeren van het bouwen van 306 appartementen (De Tijdgees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1595 - het gewijzigd uitvoeren van het bouwen van 306 appartementen (De Tijdgeest) op de locatie voorheen Ebbehout 1, Zaandam (ZDM01) K 14244</text:p>
            <text:p text:style-name="common-al">Besluit verzonden: 09-02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9-02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67248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248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248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1595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Verleende omgevingsvergunning - voorheen Ebbehout 1, Zaandam (ZDM01) K 14244 - het gewijzigd uitvoeren van het bouwen van 306 appartementen (De Tijdgeest)</meta:user-defined>
    <meta:user-defined meta:name="DCTERMS.W3CDTF/DCTERMS.available">2024-02-13</meta:user-defined>
    <meta:user-defined meta:name="DCTERMS.W3CDTF/OVERHEIDop.jaargang">2024</meta:user-defined>
    <meta:user-defined meta:name="OVERHEIDop.publicationIssue">67248</meta:user-defined>
    <meta:user-defined meta:name="OVERHEIDop.GmbID/DC.identifier">gmb-2024-67248</meta:user-defined>
    <meta:user-defined meta:name="OVERHEIDop.versieInformatie"/>
  </office:meta>
</office:document-meta>
</file>