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en het isoleren van het hellende dak, Rika Hopperlaan 43 te Utrecht,  HZ_WABO-23-389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ka Hopperlaan 43 te Utrecht</text:p>
            <text:p text:style-name="common-al">HZ_WABO-23-38946</text:p>
            <text:p text:style-name="common-al">Toelichting: het bouwen van een dakkapel en het isoleren van het hellende dak</text:p>
            <text:p text:style-name="common-al">Datum besluit: 7 februari 2024</text:p>
            <text:p text:style-name="common-al">Startdatum bezwaartermijn: 10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907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07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07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en het isoleren van het hellende dak, Rika Hopperlaan 43 te Utrecht,  HZ_WABO-23-38946</meta:user-defined>
    <meta:user-defined meta:name="DCTERMS.W3CDTF/DCTERMS.available">2024-02-13</meta:user-defined>
    <meta:user-defined meta:name="DCTERMS.W3CDTF/OVERHEIDop.jaargang">2024</meta:user-defined>
    <meta:user-defined meta:name="OVERHEIDop.externeBijlage">ALG Aanvraagdocument  publiceerbaar-A|exb-2024-6420</meta:user-defined>
    <meta:user-defined meta:name="OVERHEIDop.externeBijlage">Besluit omgevingsvergunning publiceerbaar|exb-2024-6421</meta:user-defined>
    <meta:user-defined meta:name="OVERHEIDop.publicationIssue">66907</meta:user-defined>
    <meta:user-defined meta:name="OVERHEIDop.GmbID/DC.identifier">gmb-2024-66907</meta:user-defined>
    <meta:user-defined meta:name="OVERHEIDop.versieInformatie"/>
  </office:meta>
</office:document-meta>
</file>