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twee voetgangersbruggen, aanbrengen van een damwand, het kappen van 3 bomen en het aanleggen van een wandelpad, Koningsweg, nabij 135 te Utrecht,  HZ_WABO-23-4136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oningsweg, nabij 135 te Utrecht</text:p>
            <text:p text:style-name="common-al">HZ_WABO-23-41363</text:p>
            <text:p text:style-name="common-al">Toelichting: het bouwen van twee voetgangersbruggen, aanbrengen van een damwand, het kappen van 3 bomen en het aanleggen van een wandelpad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6712</text:span><text:line-break/><text:date style:data-style-name="dag" text:fixed="true" text:date-value="2024-02-13"/><text:line-break/><text:date style:data-style-name="jaar" text:fixed="true" text:date-value="2024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6712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6712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Verlenging beslistermijn omgevingsvergunning, het bouwen van twee voetgangersbruggen, aanbrengen van een damwand, het kappen van 3 bomen en het aanleggen van een wandelpad, Koningsweg, nabij 135 te Utrecht,  HZ_WABO-23-41363</meta:user-defined>
    <meta:user-defined meta:name="DCTERMS.W3CDTF/DCTERMS.available">2024-02-13</meta:user-defined>
    <meta:user-defined meta:name="DCTERMS.W3CDTF/OVERHEIDop.jaargang">2024</meta:user-defined>
    <meta:user-defined meta:name="OVERHEIDop.publicationIssue">66712</meta:user-defined>
    <meta:user-defined meta:name="OVERHEIDop.GmbID/DC.identifier">gmb-2024-66712</meta:user-defined>
    <meta:user-defined meta:name="OVERHEIDop.versieInformatie"/>
  </office:meta>
</office:document-meta>
</file>