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op de eerste verdieping aan de achterzijde van de woning, Loevenhoutsedijk 72 te Utrecht,  HZ_WABO-23-3978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evenhoutsedijk 72 te Utrecht</text:p>
            <text:p text:style-name="common-al">HZ_WABO-23-39789</text:p>
            <text:p text:style-name="common-al">Toelichting: het bouwen van een dakterras op de eerste verdieping aan de achterzijde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6669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669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669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 op de eerste verdieping aan de achterzijde van de woning, Loevenhoutsedijk 72 te Utrecht,  HZ_WABO-23-39789</meta:user-defined>
    <meta:user-defined meta:name="DCTERMS.W3CDTF/DCTERMS.available">2024-02-13</meta:user-defined>
    <meta:user-defined meta:name="DCTERMS.W3CDTF/OVERHEIDop.jaargang">2024</meta:user-defined>
    <meta:user-defined meta:name="OVERHEIDop.publicationIssue">66669</meta:user-defined>
    <meta:user-defined meta:name="OVERHEIDop.GmbID/DC.identifier">gmb-2024-66669</meta:user-defined>
    <meta:user-defined meta:name="OVERHEIDop.versieInformatie"/>
  </office:meta>
</office:document-meta>
</file>