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Bas Jungeriusstraat 80C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Bas Jungeriusstraat 80C, 3081VH, realiseren van een muurdoorbraak (aanvraagdatum 22-12-2023, dossiernummer OMV.23.12.00377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6634</text:span><text:line-break/><text:date style:data-style-name="dag" text:fixed="true" text:date-value="2024-01-03"/><text:line-break/><text:date style:data-style-name="jaar" text:fixed="true" text:date-value="2024-0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634</text:span><text:date style:data-style-name="nicedate" text:fixed="true" text:date-value="2024-0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634</text:span><text:date style:data-style-name="nicedate" text:fixed="true" text:date-value="2024-0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Bas Jungeriusstraat 80C</meta:user-defined>
    <meta:user-defined meta:name="DCTERMS.W3CDTF/DCTERMS.available">2024-01-03</meta:user-defined>
    <meta:user-defined meta:name="DCTERMS.W3CDTF/OVERHEIDop.jaargang">2024</meta:user-defined>
    <meta:user-defined meta:name="OVERHEIDop.publicationIssue">6634</meta:user-defined>
    <meta:user-defined meta:name="OVERHEIDop.GmbID/DC.identifier">gmb-2024-6634</meta:user-defined>
    <meta:user-defined meta:name="OVERHEIDop.versieInformatie"/>
  </office:meta>
</office:document-meta>
</file>