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Plantsoenweg 3, Blijham, verbouw woning, datum: 22 januari 202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66308</text:span><text:line-break/><text:date style:data-style-name="dag" text:fixed="true" text:date-value="2024-02-12"/><text:line-break/><text:date style:data-style-name="jaar" text:fixed="true" text:date-value="2024-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6308</text:span><text:date style:data-style-name="nicedate" text:fixed="true" text:date-value="2024-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6308</text:span><text:date style:data-style-name="nicedate" text:fixed="true" text:date-value="2024-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8/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omgevingsvergunning bouwen bouwwerk: Plantsoenweg 3, Blijham, verbouw woning, datum: 22 januari 2024</meta:user-defined>
    <meta:user-defined meta:name="DCTERMS.W3CDTF/DCTERMS.available">2024-02-12</meta:user-defined>
    <meta:user-defined meta:name="DCTERMS.W3CDTF/OVERHEIDop.jaargang">2024</meta:user-defined>
    <meta:user-defined meta:name="OVERHEIDop.publicationIssue">66308</meta:user-defined>
    <meta:user-defined meta:name="OVERHEIDop.GmbID/DC.identifier">gmb-2024-66308</meta:user-defined>
    <meta:user-defined meta:name="OVERHEIDop.versieInformatie"/>
  </office:meta>
</office:document-meta>
</file>