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n Nautahof 15 1106Z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dakkapel in het voordakvlak van de woning</text:p>
            <text:p text:style-name="common-al">Zaakadres: Jan Nautahof 15 1106ZC Amsterdam</text:p>
            <text:p text:style-name="common-al">Datum ontvangst: 26-01-2024</text:p>
            <text:p text:style-name="common-al">Zaaknummer: Z2024-001333</text:p>
            <text:p text:style-name="common-al">DSO-nummer: 20240126005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5911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911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911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1333</meta:user-defined>
    <meta:user-defined meta:name="DCTERMS.abstract">het plaatsen van een dakkapel in het voordakvlak van de woning</meta:user-defined>
    <dc:language>nl</dc:language>
    <meta:user-defined meta:name="OVERHEIDop.locatietype/OVERHEIDop.gebiedsmarkering">Punt</meta:user-defined>
    <meta:user-defined meta:name="DC.title">Aanvraag omgevingsvergunning Jan Nautahof 15 1106ZC Amsterdam</meta:user-defined>
    <meta:user-defined meta:name="DCTERMS.W3CDTF/DCTERMS.available">2024-02-12</meta:user-defined>
    <meta:user-defined meta:name="DCTERMS.W3CDTF/OVERHEIDop.jaargang">2024</meta:user-defined>
    <meta:user-defined meta:name="OVERHEIDop.publicationIssue">65911</meta:user-defined>
    <meta:user-defined meta:name="OVERHEIDop.GmbID/DC.identifier">gmb-2024-65911</meta:user-defined>
    <meta:user-defined meta:name="OVERHEIDop.versieInformatie"/>
  </office:meta>
</office:document-meta>
</file>