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ging beslistermijn omgevingsvergunning Granaatstraat 19 1074HL, Granaatstraat 21 1074HL, Granaatstraat 23 1074HL, Granaatstraat 25 1074HL, Granaatstraat 27 1074HL, Granaatstraat 29 1074HL, Granaatstraat 31 1074HL, Granaatstraat 33 1074HL, Granaatstraat 35 1074HL, Granaatstraat 37 1074HL, Granaatstraat 39 1074HL, Granaatstraat 41 1074HL, Granaatstraat 43 1074HL, Granaatstraat 45 1074HL, Granaatstraat 47 1074HL Amsterdam</text:p>
      <text:section text:name="zakelijke-mededeling_id1-3-2" text:style-name="zakelijke-mededeling">
        <text:section text:name="zakelijke-mededeling-tekst_id1-3-2-1" text:style-name="zakelijke-mededeling-tekst">
          <text:section text:name="tekst_id1-3-2-1-1" text:style-name="tekst">
            <text:p text:style-name="common-al">Adres: Granaatstraat 19 1074HL Amsterdam, Granaatstraat 21 1074HL Amsterdam, Granaatstraat 23 1074HL Amsterdam, Granaatstraat 25 1074HL Amsterdam, Granaatstraat 27 1074HL Amsterdam, Granaatstraat 29 1074HL Amsterdam, Granaatstraat 31 1074HL Amsterdam, Granaatstraat 33 1074HL Amsterdam, Granaatstraat 35 1074HL Amsterdam, Granaatstraat 37 1074HL Amsterdam, Granaatstraat 39 1074HL Amsterdam, Granaatstraat 41 1074HL Amsterdam, Granaatstraat 43 1074HL Amsterdam, Granaatstraat 45 1074HL Amsterdam, Granaatstraat 47 1074HL Amsterdam</text:p>
            <text:p text:style-name="common-al">Omschrijving: voor het uitvoeren van funderingsherstel en het veranderen van voorgevelkozijnen op de begane grond ten behoeve van de bestaande woonfunctie.</text:p>
            <text:p text:style-name="common-al">Verzonden naar aanvrager op: 08-02-2024</text:p>
            <text:p text:style-name="common-al">Zaaknummer: Z2023-Z008898</text:p>
            <text:p text:style-name="common-al">OLO nummer: 8248837</text:p>
            <text:p text:style-name="last-al">Door dit besluit is de beslistermijn met 6 weken verlen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65839</text:span><text:line-break/><text:date style:data-style-name="dag" text:fixed="true" text:date-value="2024-02-12"/><text:line-break/><text:date style:data-style-name="jaar" text:fixed="true" text:date-value="2024-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839</text:span><text:date style:data-style-name="nicedate" text:fixed="true" text:date-value="2024-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5839</text:span><text:date style:data-style-name="nicedate" text:fixed="true" text:date-value="2024-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4/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3-Z008898</meta:user-defined>
    <meta:user-defined meta:name="DCTERMS.abstract">uitvoeren van funderingsherstel en het veranderen van voorgevelkozijnen op de begane grond ten behoeve van de bestaande woonfunctie</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lenging beslistermijn omgevingsvergunning Granaatstraat 19 1074HL, Granaatstraat 21 1074HL, Granaatstraat 23 1074HL, Granaatstraat 25 1074HL, Granaatstraat 27 1074HL, Granaatstraat 29 1074HL, Granaatstraat 31 1074HL, Granaatstraat 33 1074HL, Granaatstraat 35 1074HL, Granaatstraat 37 1074HL, Granaatstraat 39 1074HL, Granaatstraat 41 1074HL, Granaatstraat 43 1074HL, Granaatstraat 45 1074HL, Granaatstraat 47 1074HL Amsterdam</meta:user-defined>
    <meta:user-defined meta:name="DCTERMS.W3CDTF/DCTERMS.available">2024-02-12</meta:user-defined>
    <meta:user-defined meta:name="DCTERMS.W3CDTF/OVERHEIDop.jaargang">2024</meta:user-defined>
    <meta:user-defined meta:name="OVERHEIDop.publicationIssue">65839</meta:user-defined>
    <meta:user-defined meta:name="OVERHEIDop.GmbID/DC.identifier">gmb-2024-65839</meta:user-defined>
    <meta:user-defined meta:name="OVERHEIDop.versieInformatie"/>
  </office:meta>
</office:document-meta>
</file>