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bouwen van een overslaglocatie voor de aanvoer van materiaal spoorboog aan Graaf Reinaldweg (HTN05 M 706) te Tui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aanvraag voor een omgevingsvergunning is ingetrokken voor het bouwen van een overslaglocatie voor de aanvoer van materiaal spoorboog (Bouwen, Werk uitvoeren), Graaf Reinaldweg (HTN05 M 706), in Tuil (01-02-2024) (bezwaar mogelijk), ODR2314189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65787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787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787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4189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Ingetrokken aanvraag voor het bouwen van een overslaglocatie voor de aanvoer van materiaal spoorboog aan Graaf Reinaldweg (HTN05 M 706) te Tuil</meta:user-defined>
    <meta:user-defined meta:name="DCTERMS.W3CDTF/DCTERMS.available">2024-02-13</meta:user-defined>
    <meta:user-defined meta:name="DCTERMS.W3CDTF/OVERHEIDop.jaargang">2024</meta:user-defined>
    <meta:user-defined meta:name="OVERHEIDop.publicationIssue">65787</meta:user-defined>
    <meta:user-defined meta:name="OVERHEIDop.GmbID/DC.identifier">gmb-2024-65787</meta:user-defined>
    <meta:user-defined meta:name="OVERHEIDop.versieInformatie"/>
  </office:meta>
</office:document-meta>
</file>