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 –HELVOIRTSESTRAAT 6a HEL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text:p>
            <text:p text:style-name="common-al"/>
            <text:p text:style-name="common-al">- Helvoirtsestraat 6a Helvoirt, realiseren aanbouw en gevelwijzigingen, Z23 - 270820.</text:p>
            <text:p text:style-name="common-al"/>
            <text:p text:style-name="common-al">De vergunning is verzonden op 6 februari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6547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7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47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 –HELVOIRTSESTRAAT 6a HELVOIRT</meta:user-defined>
    <meta:user-defined meta:name="DCTERMS.W3CDTF/DCTERMS.available">2024-02-14</meta:user-defined>
    <meta:user-defined meta:name="DCTERMS.W3CDTF/OVERHEIDop.jaargang">2024</meta:user-defined>
    <meta:user-defined meta:name="OVERHEIDop.publicationIssue">65475</meta:user-defined>
    <meta:user-defined meta:name="OVERHEIDop.GmbID/DC.identifier">gmb-2024-65475</meta:user-defined>
    <meta:user-defined meta:name="OVERHEIDop.versieInformatie"/>
  </office:meta>
</office:document-meta>
</file>