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73aecae9-f701-42e9-b5ba-b0a93b0e437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4-02-19 Amsterdamsestraatweg, Noordwest, Passeergebo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2027162 </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vrijheid van verkeer (doorstroming) zo veel mogelijk gewaarborgd wordt (art. 2 lid 1d Wegenverkeerswet);</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de Amsterdamsestraatweg wordt heringericht met de principes ‘gezonder inrichten’. Voor de Amsterdamsestraatweg betekent gezonder inrichten; meer groen, leefbaarder, verkeersveiliger, meer biodiversiteit, meer uitnodigend en meer klimaatadaptief. Schonere lucht, stiller verkeer, minder snel rijden;</text:p>
            <text:p text:style-name="common-al"/>
            <text:p text:style-name="common-al">
            <text:span text:style-name="nadrukvet">dat</text:span>
          </text:p>
            <text:p text:style-name="common-al">vanwege deze herinrichting veel bestaande verkeersmaatregelen komen te vervallen en nieuwe verkeersbesluiten genomen dienen te worden. Deze aanvraag maakt hiervan deel uit; </text:p>
            <text:p text:style-name="common-al"/>
            <text:p text:style-name="common-al">
            <text:span text:style-name="nadrukvet">dat</text:span>
          </text:p>
            <text:p text:style-name="common-al">er middengeleiders worden aangelegd, verwijderd of verplaatst op de Amsterdamsestraatweg ter geleiding van het verkeer; </text:p>
            <text:p text:style-name="common-al"/>
            <text:p text:style-name="common-al">
            <text:span text:style-name="nadrukvet">dat</text:span>
          </text:p>
            <text:p text:style-name="common-al">de middengeleider waar deze verkeersmaatregel is genomen bij de herinrichting wordt verplaatst waardoor het passeergebod op de huidige locatie wordt ingetrokken en op de nieuwe locatie vastgesteld wordt; </text:p>
            <text:p text:style-name="common-al"/>
            <text:p text:style-name="common-al">
            <text:span text:style-name="nadrukvet">dat</text:span>
          </text:p>
            <text:p text:style-name="common-al">met deze verkeersmaatregel duidelijk wordt gemaakt dat bestuurders de middengeleider aan de rechterzijde moeten passeren; </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text:span text:style-name="nadrukvet"> 22 februari</text:span> <text:span text:style-name="nadrukvet">2024 </text:span>voor onderstaa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Amsterdamsestraatweg </text:span>(ter hoogte van huisnummer 389 en huisnummer 381 (intrekken) (op de middenberm) en ter hoogte van huisnummer 391 en huisnummer 385 (vaststellen) (op de middenberm); wegvak tussen Oppenheimplein en Marnixlaan en tussen Marnixlaan en Geraniumstraat)</text:p>
            <text:p text:style-name="common-al"/>
            <text:p text:style-name="common-al">Intrekken: Gebod voor alle bestuurders het bord voorbij te gaan aan de zijde die de pijl aangeeft (D2) volgens bijlage 1 van het RVV 1990</text:p>
            <text:p text:style-name="common-al"/>
            <text:p text:style-name="common-al">Vaststellen: Gebod voor alle bestuurders het bord voorbij te gaan aan de zijde die de pijl aangeeft (D2) volgens bijlage 1 van het RVV 1990</text:p>
            <text:p text:style-name="common-al"/>
            <text:p text:style-name="common-al">
            <draw:frame><draw:text-box><text:section text:name="plaatje_id1-3-2-2-1-61-1" text:style-name="plaatje">
              <text:p text:style-name="illustratie_id1-3-2-2-1-61-1-1"><draw:frame draw:style-name="illustratie_id1-3-2-2-1-61-1-1" text:anchor-type="paragraph" svg:width="134.70000000000002mm" svg:height="101.30000000000001mm"><draw:image xlink:href="Pictures/Picture1i73aecae9-f701-42e9-b5ba-b0a93b0e437e.jpg" xlink:type="simple"/></draw:frame></text:p>
            </text:section></draw:text-box></draw:frame>
          </text:p>
            <text:p text:style-name="common-al">Uitsnede bebordingsplan</text:p>
            <text:p text:style-name="common-al"/>
            <text:p text:style-name="common-al"/>
            <text:p text:style-name="common-al">Utrecht, 19 februari 2024</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de beslissingsbevoegde akkoord is met de inhoud van dit document en de </text:span>
            <text:span text:style-name="nadrukcur">bekendmaking</text:span>
            <text:span text:style-name="nadrukcur"> daarvan.</text:span>
          </text:p>
            <text:p text:style-name="common-al"/>
            <text:p text:style-name="common-al">Gepubliceerd op <text:span text:style-name="nadrukvet"><text:span text:style-name="nadrukvet">21 februari</text:span> <text:span text:style-name="nadrukvet">2024 </text:span></text:span><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1" style:parent-style-name="Standard">
      <style:paragraph-properties style:line-spacing="0mm" style:text-autospace="none" ofo:line-height="0.001cm"/>
    </style:style>
    <style:style style:family="graphic" style:name="illustratie_id1-3-2-2-1-6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5419</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419</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419</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Gebod voor alle bestuurders het bord voorbij te gaan aan de zijde die de pijl aangeeft (D2); Vaststellen: Gebod voor alle bestuurders het bord voorbij te gaan aan de zijde die de pijl aangeeft (D2) - Amsterdamsestraatweg (ter hoogte van huisnummer 389 en huisnummer 381 (intrekken) (op de middenberm) en ter hoogte van huisnummer 391 en huisnummer 385 (vaststellen) (op de middenber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2027162</meta:user-defined>
    <meta:user-defined meta:name="OVERHEIDop.verkeersbordcode">D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4-02-19 Amsterdamsestraatweg, Noordwest, Passeergebod, Verkeersmaatregelen Gemeente Utrecht</meta:user-defined>
    <meta:user-defined meta:name="DCTERMS.W3CDTF/DCTERMS.available">2024-02-21</meta:user-defined>
    <meta:user-defined meta:name="OVERHEIDop.externeBijlage">Bebordingsplan|exb-2024-6274</meta:user-defined>
    <meta:user-defined meta:name="DCTERMS.W3CDTF/OVERHEIDop.jaargang">2024</meta:user-defined>
    <meta:user-defined meta:name="OVERHEIDop.publicationIssue">65419</meta:user-defined>
    <meta:user-defined meta:name="OVERHEIDop.GmbID/DC.identifier">gmb-2024-65419</meta:user-defined>
    <meta:user-defined meta:name="OVERHEIDop.versieInformatie"/>
  </office:meta>
</office:document-meta>
</file>