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19 woningen en 15 bergingen (Hooge Berkt II fase 3) Bergeijk I 18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ontvangen:</text:p>
            <text:p text:style-name="common-al">Zaaknummer: 17242376</text:p>
            <text:p text:style-name="common-al">Ontvangstdatum aanvraag: 26-12-2023 </text:p>
            <text:p text:style-name="common-al">Plaats/adres: Bergeijk I 1827</text:p>
            <text:p text:style-name="common-al">Omschrijving: bouwen van 19 woningen en 15 bergingen (Hooge Berkt II fase 3)</text:p>
            <text:p text:style-name="common-al">Activiteit(en): Bouw, Inrit/Uitweg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 gemaakt. In dat besluit staat of u bezwaar kunt maken of in beroep kunt gaan en of u het besluit kunt bekijken. Als de uitgebreide procedure wordt gevolgd, dan wordt vooraf het ontwerpbesluit bekend gemaakt en beschikbaar gemaakt om te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6526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26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26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17242376</meta:user-defined>
    <meta:user-defined meta:name="DCTERMS.abstract">bouwen van 19 woningen en 15 bergingen (Hooge Berkt II fase 3)</meta:user-defined>
    <dc:language>nl</dc:language>
    <meta:user-defined meta:name="OVERHEIDop.locatietype/OVERHEIDop.gebiedsmarkering">Punt</meta:user-defined>
    <meta:user-defined meta:name="DC.title">Ontvangen aanvraag omgevingsvergunning voor het bouwen van 19 woningen en 15 bergingen (Hooge Berkt II fase 3) Bergeijk I 1827</meta:user-defined>
    <meta:user-defined meta:name="DCTERMS.W3CDTF/DCTERMS.available">2024-01-03</meta:user-defined>
    <meta:user-defined meta:name="DCTERMS.W3CDTF/OVERHEIDop.jaargang">2024</meta:user-defined>
    <meta:user-defined meta:name="OVERHEIDop.publicationIssue">6526</meta:user-defined>
    <meta:user-defined meta:name="OVERHEIDop.GmbID/DC.identifier">gmb-2024-6526</meta:user-defined>
    <meta:user-defined meta:name="OVERHEIDop.versieInformatie"/>
  </office:meta>
</office:document-meta>
</file>