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Peperzoom 77, 2215VK Voorhout, het bouwen van een prefab dakkapel aan de achterzijde op de 2e verdieping. Kenmerk Z2023-00001255.</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prefab dakkapel aan de achterzijde op de 2e verdieping op de locatie Peperzoom 77, 2215VK Voorhout.</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8 februari 2024</text:p>
            <text:p text:style-name="common-al">
            <text:span text:style-name="nadrukcur">Uiterlijke reactiedatum:</text:span>21 maart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65079</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079</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079</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255</meta:user-defined>
    <dc:language>nl</dc:language>
    <meta:user-defined meta:name="OVERHEIDop.locatietype/OVERHEIDop.gebiedsmarkering">Punt</meta:user-defined>
    <meta:user-defined meta:name="DC.title">Afgehandelde Omgevingsvergunning, Peperzoom 77, 2215VK Voorhout, het bouwen van een prefab dakkapel aan de achterzijde op de 2e verdieping. Kenmerk Z2023-00001255.</meta:user-defined>
    <meta:user-defined meta:name="DCTERMS.W3CDTF/DCTERMS.available">2024-02-14</meta:user-defined>
    <meta:user-defined meta:name="DCTERMS.W3CDTF/OVERHEIDop.jaargang">2024</meta:user-defined>
    <meta:user-defined meta:name="OVERHEIDop.publicationIssue">65079</meta:user-defined>
    <meta:user-defined meta:name="OVERHEIDop.GmbID/DC.identifier">gmb-2024-65079</meta:user-defined>
    <meta:user-defined meta:name="OVERHEIDop.versieInformatie"/>
  </office:meta>
</office:document-meta>
</file>