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ZIONSBURG TAALSTRAAT 15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Zionsburg Taalstraat 151 Vught, energievoorziening ijskelder, Z24 – 27356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5030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030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030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ZIONSBURG TAALSTRAAT 151 VUGH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5030</meta:user-defined>
    <meta:user-defined meta:name="OVERHEIDop.GmbID/DC.identifier">gmb-2024-65030</meta:user-defined>
    <meta:user-defined meta:name="OVERHEIDop.versieInformatie"/>
  </office:meta>
</office:document-meta>
</file>