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INGEKOMEN AANVRAAG OMGEVINGSVERGUNNING BOUWEN – GROENSCHE HOEVEN BEUKENLAAN 1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ontvangen: </text:p>
            <text:p text:style-name="common-al"/>
            <text:p text:style-name="last-al">- Groensche Hoeven Beukenlaan 1 Vught, plaatsen laagspanningskabels, Z24 – 273556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65002</text:span><text:line-break/><text:date style:data-style-name="dag" text:fixed="true" text:date-value="2024-02-14"/><text:line-break/><text:date style:data-style-name="jaar" text:fixed="true" text:date-value="2024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5002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5002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8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- INGEKOMEN AANVRAAG OMGEVINGSVERGUNNING BOUWEN – GROENSCHE HOEVEN BEUKENLAAN 1 VUGHT</meta:user-defined>
    <meta:user-defined meta:name="DCTERMS.W3CDTF/DCTERMS.available">2024-02-14</meta:user-defined>
    <meta:user-defined meta:name="DCTERMS.W3CDTF/OVERHEIDop.jaargang">2024</meta:user-defined>
    <meta:user-defined meta:name="OVERHEIDop.publicationIssue">65002</meta:user-defined>
    <meta:user-defined meta:name="OVERHEIDop.GmbID/DC.identifier">gmb-2024-65002</meta:user-defined>
    <meta:user-defined meta:name="OVERHEIDop.versieInformatie"/>
  </office:meta>
</office:document-meta>
</file>