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cleanroom in bouwdeel D van het ziekenhuis, Heidelberglaan 100 te Utrecht,  HZ_WABO-23-4094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idelberglaan 100 te Utrecht</text:p>
            <text:p text:style-name="common-al">HZ_WABO-23-40948</text:p>
            <text:p text:style-name="common-al">Toelichting: het bouwen van een cleanroom in bouwdeel D van het ziekenhuis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272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72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72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cleanroom in bouwdeel D van het ziekenhuis, Heidelberglaan 100 te Utrecht,  HZ_WABO-23-40948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272</meta:user-defined>
    <meta:user-defined meta:name="OVERHEIDop.GmbID/DC.identifier">gmb-2024-64272</meta:user-defined>
    <meta:user-defined meta:name="OVERHEIDop.versieInformatie"/>
  </office:meta>
</office:document-meta>
</file>