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 het bouwen van een dakkapel op het voordakvlak en een dakkapel op het achterdakvlak, Briljantlaan 14 te Utrecht,  HZ_WABO-23-408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iljantlaan 14 te Utrecht</text:p>
            <text:p text:style-name="common-al">HZ_WABO-23-40869</text:p>
            <text:p text:style-name="common-al">Toelichting:  het bouwen van een dakkapel op het voordakvlak en een dakkapel op het achte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267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67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67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 het bouwen van een dakkapel op het voordakvlak en een dakkapel op het achterdakvlak, Briljantlaan 14 te Utrecht,  HZ_WABO-23-40869</meta:user-defined>
    <meta:user-defined meta:name="DCTERMS.W3CDTF/DCTERMS.available">2024-02-09</meta:user-defined>
    <meta:user-defined meta:name="DCTERMS.W3CDTF/OVERHEIDop.jaargang">2024</meta:user-defined>
    <meta:user-defined meta:name="OVERHEIDop.publicationIssue">64267</meta:user-defined>
    <meta:user-defined meta:name="OVERHEIDop.GmbID/DC.identifier">gmb-2024-64267</meta:user-defined>
    <meta:user-defined meta:name="OVERHEIDop.versieInformatie"/>
  </office:meta>
</office:document-meta>
</file>