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wee laagse aanbouw met kap aan de zijgevel en een dakkapel op het voor- en achterdakvlak van een woning, Frederik van Eedenstraat 1 te Vleuten,  HZ_WABO-23-386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ederik van Eedenstraat 1 te Vleuten</text:p>
            <text:p text:style-name="common-al">HZ_WABO-23-38673</text:p>
            <text:p text:style-name="common-al">Toelichting: het bouwen van een twee laagse aanbouw met kap aan de zijgevel en een dakkapel op het voor- en achterdakvlak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4122</text:span><text:line-break/><text:date style:data-style-name="dag" text:fixed="true" text:date-value="2024-02-09"/><text:line-break/><text:date style:data-style-name="jaar" text:fixed="true" text:date-value="2024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122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122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twee laagse aanbouw met kap aan de zijgevel en een dakkapel op het voor- en achterdakvlak van een woning, Frederik van Eedenstraat 1 te Vleuten,  HZ_WABO-23-38673</meta:user-defined>
    <meta:user-defined meta:name="DCTERMS.W3CDTF/DCTERMS.available">2024-02-09</meta:user-defined>
    <meta:user-defined meta:name="DCTERMS.W3CDTF/OVERHEIDop.jaargang">2024</meta:user-defined>
    <meta:user-defined meta:name="OVERHEIDop.publicationIssue">64122</meta:user-defined>
    <meta:user-defined meta:name="OVERHEIDop.GmbID/DC.identifier">gmb-2024-64122</meta:user-defined>
    <meta:user-defined meta:name="OVERHEIDop.versieInformatie"/>
  </office:meta>
</office:document-meta>
</file>