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DRA Gemeente Arnhem - Verlenging beslistermijn Omgevingsvergunning, het bouwen van woningen en appartementen, Zilver Kad. Sect. AF nr. 5832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ODRA23AB2105</text:p>
            <text:p text:style-name="common-al">Omschrijving: het bouwen van woningen en appartementen</text:p>
            <text:p text:style-name="common-al">Adres: Zilver Kad. Sect. AF nr. 5832 te Arnhem</text:p>
            <text:p text:style-name="common-al">Activiteiten: Bouwen (Art. 2.1 lid 1a Wabo)</text:p>
            <text:p text:style-name="common-al">Besluit: Verlenging beslistermijn</text:p>
            <text:p text:style-name="common-al">Datum ondertekening: 01-02-2024</text:p>
            <text:p text:style-name="last-al">Datum verzending: 01-02-2024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64099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099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099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ODRA Gemeente Arnhem - Verlenging beslistermijn Omgevingsvergunning, het bouwen van woningen en appartementen, Zilver Kad. Sect. AF nr. 5832 te Arnhem</meta:user-defined>
    <meta:user-defined meta:name="DCTERMS.W3CDTF/DCTERMS.available">2024-02-14</meta:user-defined>
    <meta:user-defined meta:name="DCTERMS.W3CDTF/OVERHEIDop.jaargang">2024</meta:user-defined>
    <meta:user-defined meta:name="OVERHEIDop.publicationIssue">64099</meta:user-defined>
    <meta:user-defined meta:name="OVERHEIDop.GmbID/DC.identifier">gmb-2024-64099</meta:user-defined>
    <meta:user-defined meta:name="OVERHEIDop.versieInformatie"/>
  </office:meta>
</office:document-meta>
</file>