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Verlenging beslistermijn Omgevingsvergunning, het bouwen van een woning, Andantelaan Kad. sect. AB nr. 1899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ODRA23AB2049</text:p>
            <text:p text:style-name="common-al">Omschrijving: het bouwen van een woning</text:p>
            <text:p text:style-name="common-al">Adres: Andantelaan Kad. sect. AB nr. 1899 te Arnhem</text:p>
            <text:p text:style-name="common-al">Activiteiten: Bouwen (Art. 2.1 lid 1a Wabo) Strijdig gebruik grond/bouww. met RO (Art. 2.1 lid 1c Wabo)</text:p>
            <text:p text:style-name="common-al">Besluit: Verlenging beslistermijn</text:p>
            <text:p text:style-name="common-al">Datum ondertekening: 03-02-2024</text:p>
            <text:p text:style-name="last-al">Datum verzending: 03-02-2024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64081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08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08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ODRA Gemeente Arnhem - Verlenging beslistermijn Omgevingsvergunning, het bouwen van een woning, Andantelaan Kad. sect. AB nr. 1899 te Arnhe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4081</meta:user-defined>
    <meta:user-defined meta:name="OVERHEIDop.GmbID/DC.identifier">gmb-2024-64081</meta:user-defined>
    <meta:user-defined meta:name="OVERHEIDop.versieInformatie"/>
  </office:meta>
</office:document-meta>
</file>