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office:automatic-styles>
  <office:body>
    <office:text>
      <text:p text:style-name="new_page_staatscourant"/>
      <text:p text:style-name="single-kop-titel">BESLUIT OMGEVINGSVERGUNNING voor “ZONNEPARK DOR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een omgevingsvergunning is verleend met toepassing van artikel 2.12, eerste lid onder a, onder 3 van de Wet algemene bepalingen omgevingsrecht:</text:p>
            <text:section text:name="table_id1-3-2-1-1-2" text:style-name="table">
              <text:p text:style-name="table_top"/>
              <table:table table:style-name="tgroup">
                <table:table-column table:style-name="id1-3-2-1-1-2-1-1"/>
                <table:table-column table:style-name="id1-3-2-1-1-2-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Het plaatsen van een zonneveld (zonnepark Dorst)</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Akkerweg te Dorst </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63562</text:p>
                  </table:table-cell>
                </table:table-row>
              </table:table>
              <text:p text:style-name="table_bottom"/>
            </text:section>
            <text:p text:style-name="common-al">Inhoud omgevingsvergunning De omgevingsvergunning heeft betrekking op de bouw en het gebruik van een zonnepark, gedurende een periode van 25 jaar. De aangevraagde activiteiten zijn in strijd met het bestemmingsplan “Buitengebied (incl. Lint Oosteind)”, en de “Reparatie herziening Buitengebied 2016”. Omdat is aangetoond dat met de uitvoering van de vergunning sprake is van een goede ruimtelijke ordening, is het project in afwijking van het bestemmingsplan vergund. Het besluit heeft betrekking op de volgende activiteiten: - Bouwen - Handelen in strijd met regels ruimtelijke ordening Op basis van artikel 6.5 van het Besluit omgevingsrecht heeft de gemeenteraad op 24 oktober 2023 een verklaring van geen bedenkingen afgegeven voor het verlenen van deze omgevingsvergunning. Ter inzage De omgevingsvergunning en de bijbehorende stukken liggen met ingang van donderdag 8 februari 2024 voor 6 weken ter inzage in de publiekshal van het stadhuis. Voor inzage in de stukken dient u wel vooraf telefonisch een afspraak te maken. Ook kunt u de stukken digitaal raadplegen via de gemeentelijke website https://www.oosterhout.nl/inwoners/zonnepark-dorst Tot slot kunt u de stukken ook digitaal opvragen bij Team Vergunning en Handhaving via het contactformulier https://www.oosterhout.nl/contact-1. Vermeld hierbij het referentienummer.</text:p>
            <text:p text:style-name="last-al">Beroep Als u het niet eens bent met deze omgevingsvergunning, dan kunt u binnen zes weken (tot en met donderdag 21 maart 2024 ) na de dag waarop het besluit ter inzage is gelegd een beroepsschrift indienen bij de rechtbank Zeeland-West-Brabant, team Bestuursrecht, postbus 90.006, 4800 PA, Breda. Hiervoor is griffierecht verschuldigd. Voor het indienen van beroep tegen deze omgevingsvergunning moet u belanghebbende zijn. Ook kan op grond van het bepaalde in artikel 8:81 van de Algemene wet bestuursrecht aan de voorzieningenrechter van de rechtbank te Breda worden verzocht om een voorlopige voorziening te treffen, indien onverwijlde spoed dat vereist. Als binnen de beroepstermijn ook een verzoek om voorlopige voorziening is ingediend, dan wordt de inwerkingtreding van deze omgevingsvergunning opgeschort totdat de voorzieningenrechter op dat verzoek heeft beslist. Dit verzoek dient apart te worden ingediend, naast het instellen van beroep. Ook hiervoor is griffierecht verschuldigd.</text:p>
            <text:p text:style-name="tekst_bottom"/>
          </text:section>
        </text:section>
        <text:section text:name="zakelijke-mededeling-sluiting_id1-3-2-2" text:style-name="zakelijke-mededeling-sluiting">
          <text:section text:name="gegeven_id1-3-2-2-1" text:style-name="gegeven">
            <text:p text:style-name="dagtekening">
            <text:span text:style-name="plaats">Oosterhout</text:span>
            <text:span text:style-name="datum">7 februari 2024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63932</text:span><text:line-break/><text:date style:data-style-name="dag" text:fixed="true" text:date-value="2024-02-07"/><text:line-break/><text:date style:data-style-name="jaar" text:fixed="true" text:date-value="2024-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932</text:span><text:date style:data-style-name="nicedate" text:fixed="true" text:date-value="2024-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3932</text:span><text:date style:data-style-name="nicedate" text:fixed="true" text:date-value="2024-0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5/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OVZPDORST-VA01</meta:user-defined>
    <meta:user-defined meta:name="OVERHEIDop.Plansoort/OVERHEIDop.plansoort">bestemmings- of omgevingsplan</meta:user-defined>
    <meta:user-defined meta:name="OVERHEIDop.referentienummer">363562</meta:user-defined>
    <meta:user-defined meta:name="DCTERMS.abstract">Het betreft een omgevingsvergunning afwijken van het bestemmingsplan onder de Wabo</meta:user-defined>
    <dc:language>nl</dc:language>
    <meta:user-defined meta:name="OVERHEIDop.locatietype/OVERHEIDop.gebiedsmarkering">Woonplaats</meta:user-defined>
    <meta:user-defined meta:name="DC.title">BESLUIT OMGEVINGSVERGUNNING voor “ZONNEPARK DORST”</meta:user-defined>
    <meta:user-defined meta:name="DCTERMS.W3CDTF/DCTERMS.available">2024-02-07</meta:user-defined>
    <meta:user-defined meta:name="DCTERMS.W3CDTF/OVERHEIDop.jaargang">2024</meta:user-defined>
    <meta:user-defined meta:name="OVERHEIDop.publicationIssue">63932</meta:user-defined>
    <meta:user-defined meta:name="OVERHEIDop.GmbID/DC.identifier">gmb-2024-63932</meta:user-defined>
    <meta:user-defined meta:name="OVERHEIDop.versieInformatie"/>
  </office:meta>
</office:document-meta>
</file>