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Raard, nabij de Van Kleffenswei 14, het herstellen van het landschap met diverse landschapselementen (aanvraag is ontvangen op 26 jan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86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6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6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2024-027789</meta:user-defined>
    <meta:user-defined meta:name="DCTERMS.abstract">Aanvraag omgevingsvergunning nabij de Van Kleffenswei 14 te Raard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3862</meta:user-defined>
    <meta:user-defined meta:name="OVERHEIDop.GmbID/DC.identifier">gmb-2024-63862</meta:user-defined>
    <meta:user-defined meta:name="OVERHEIDop.versieInformatie"/>
  </office:meta>
</office:document-meta>
</file>