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Eastrum, Skoallestrjitte 11, het plaatsen van een dakkapel (aanvraag is ontvangen op 7</text:p>
            <text:p text:style-name="common-al">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81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1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1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723</meta:user-defined>
    <meta:user-defined meta:name="DCTERMS.abstract">Aanvraag omgevingsvergunning Skoallestrjitte 11 te Eastrum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3815</meta:user-defined>
    <meta:user-defined meta:name="OVERHEIDop.GmbID/DC.identifier">gmb-2024-63815</meta:user-defined>
    <meta:user-defined meta:name="OVERHEIDop.versieInformatie"/>
  </office:meta>
</office:document-meta>
</file>